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Arial1" svg:font-family="Arial" style:font-family-generic="roman" style:font-pitch="variable"/>
    <style:font-face style:name="Cambria" svg:font-family="Cambria" style:font-family-generic="roman" style:font-pitch="variable"/>
    <style:font-face style:name="Xingkai SC Light" svg:font-family="'Xingkai SC Light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Brush Script MT Italic" svg:font-family="'Brush Script MT Italic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Xingkai SC Light1" svg:font-family="'Xingkai SC Light'" style:font-family-generic="system" style:font-pitch="variable"/>
  </office:font-face-decls>
  <office:automatic-styles>
    <style:style style:name="P1" style:family="paragraph" style:parent-style-name="Standard">
      <style:text-properties style:font-name="Xingkai SC Light" fo:font-size="16pt" style:font-name-asian="Xingkai SC Light1" style:font-size-asian="16pt" style:font-name-complex="Brush Script MT Italic" style:font-size-complex="16pt"/>
    </style:style>
    <style:style style:name="P2" style:family="paragraph" style:parent-style-name="Standard">
      <style:paragraph-properties fo:text-align="end" style:justify-single-word="false"/>
      <style:text-properties style:font-name="Xingkai SC Light" fo:font-size="16pt" style:font-name-asian="Xingkai SC Light1" style:font-size-asian="16pt" style:font-name-complex="Brush Script MT Italic" style:font-size-complex="16pt"/>
    </style:style>
    <style:style style:name="P3" style:family="paragraph" style:parent-style-name="Standard">
      <style:paragraph-properties fo:text-align="end" style:justify-single-word="false"/>
    </style:style>
    <style:style style:name="P4" style:family="paragraph" style:parent-style-name="Standard" style:master-page-name="Standard">
      <style:paragraph-properties style:page-number="auto"/>
    </style:style>
    <style:style style:name="T1" style:family="text">
      <style:text-properties fo:color="#3366ff" style:font-name="Arial1" fo:font-size="16pt" style:font-name-asian="Xingkai SC Light1" style:font-size-asian="16pt" style:font-name-complex="Brush Script MT Italic" style:font-size-complex="16pt"/>
    </style:style>
    <style:style style:name="T2" style:family="text">
      <style:text-properties style:font-name="Xingkai SC Light" fo:font-size="16pt" style:font-name-asian="Xingkai SC Light1" style:font-size-asian="16pt" style:font-name-complex="Brush Script MT Italic" style:font-size-complex="16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<text:span text:style-name="T1">Lettera di un soldato in trincea alla famiglia </text:span></text:p>
      <text:p text:style-name="Standard"><text:span text:style-name="T1">di Beatrice Ragazzi, classe 3^B</text:span></text:p>
      <text:p text:style-name="P2"><text:bookmark text:name="_GoBack"/></text:p>
      <text:p text:style-name="P3"><text:span text:style-name="T2">Altopiano del Carso</text:span></text:p>
      <text:p text:style-name="P3"><text:span text:style-name="T2">03/12/1916</text:span></text:p>
      <text:p text:style-name="P2"/>
      <text:p text:style-name="Standard"><text:span text:style-name="T2">Cara Lucia,</text:span></text:p>
      <text:p text:style-name="Standard"><text:span text:style-name="T2">tante cose mi passano per la testa, quante domande ti vorrei porre in questo momento, ma non saprei neanche da dove iniziare se non chiederti come stai, come ti senti e come stai vivendo senza la figura di un marito e di un padre.</text:span></text:p>
      <text:p text:style-name="Standard"><text:span text:style-name="T2">Mi manca la dolce parte del mio cuore ormai perso, abbandonato al gelido freddo invernale.</text:span></text:p>
      <text:p text:style-name="Standard"><text:span text:style-name="T2">La nostra piccola figliola Maria è guarita dalla terribile influenza?</text:span></text:p>
      <text:p text:style-name="Standard"><text:span text:style-name="T2">Mi ricordo ancora quando più di un anno fa la lasciai sul tuo tenero petto, protetta dalle tue forti braccia.</text:span></text:p>
      <text:p text:style-name="Standard"><text:span text:style-name="T2">Ho gli occhi lucidi e un terribile nodo alla gola, non ce la faccio quasi più ...mi mancano le mie donne.</text:span></text:p>
      <text:p text:style-name="Standard"><text:span text:style-name="T2">Oltre forse qualche ruga in più sul tuo splendido viso non sarai cambiata molto, piuttosto Maria ha iniziato a camminare?</text:span></text:p>
      <text:p text:style-name="Standard"><text:span text:style-name="T2">Mi mancano i suoi due occhioni, sembravano quasi perle, il suo piccolo corpicino e il suo carattere sicuro di sé come quello della madre che le ha dato la vita.</text:span></text:p>
      <text:p text:style-name="Standard"><text:span text:style-name="T2">Come si trascorre adesso la giornata a Ferrara, senza noi giovani uomini mandati su queste alture innevate a combattere ingiustamente per la nostra patria.</text:span></text:p>
      <text:p text:style-name="Standard"><text:span text:style-name="T2">Sarà molto dura e faticosa la vita. So che le donne sono state mandate in fabbrica, nelle industrie per produrre materiale bellico per noi, me lo hanno riferito dei miei compagni.</text:span></text:p>
      <text:p text:style-name="Standard"><text:span text:style-name="T2">Pensa amore che ho un compagno di guerra siciliano, ti sembrerà strano, ma è proprio vero!</text:span></text:p>
      <text:p text:style-name="Standard"><text:span text:style-name="T2">Lui mi ha detto che fa molta fatica ad avere comunicazioni con la sua famiglia, ma ci è riuscito. Sono rimasto molto stupito quando mi ha riferito che nel suo territorio non si trovavano industrie e lavoravano la terra, estraevano minerali e chi aveva la fortuna di abitare vicino al mare pescava anche.</text:span></text:p>
      <text:p text:style-name="Standard"><text:span text:style-name="T2">Lui aveva un piccolo appezzamento di terreno che serviva per sfamare l’intera famiglia. Da quando lui se ne è andato non fa che pensare alla sua famiglia, in particolare a sua moglie che tutti i giorni lavorava e coltivava per sfamare i loro tre piccoli figli.</text:span></text:p>
      <text:p text:style-name="Standard"><text:span text:style-name="T2">Insieme viviamo in una buca profonda che tutti chiamano trincea.</text:span></text:p>
      <text:p text:style-name="Standard"><text:soft-page-break/><text:span text:style-name="T2">Nella trincea trascorriamo tutto il tempo. In questa fossa ci sono pessime condizioni igieniche e varie malattie e virus contagiano molti soldati.</text:span></text:p>
      <text:p text:style-name="Standard"><text:span text:style-name="T2">Su queste alture molti uomini sono morti e molti moriranno sia a causa dell’inverno sia a causa della guerra.</text:span></text:p>
      <text:p text:style-name="Standard"><text:span text:style-name="T2">Molte persone infatti si sono lamentate del limitato equipaggiamento che noi soldati siamo costretti ad usare.</text:span></text:p>
      <text:p text:style-name="Standard"><text:span text:style-name="T2">Abbiamo un elmetto poco affidabile e una divisa di un tessuto molto leggero che fa penetrare aria fredda, neve e acqua.</text:span></text:p>
      <text:p text:style-name="Standard"><text:span text:style-name="T2">Come ben sai, non avevo mai preso un’arma in mano e neanche i miei compagni.</text:span></text:p>
      <text:p text:style-name="Standard"><text:span text:style-name="T2">Quando siamo arrivati non ci hanno neanche spiegato come si usavano questi oggetti che dovevano far morire persone senza colpa.</text:span></text:p>
      <text:p text:style-name="Standard"><text:span text:style-name="T2">Mi ricordo ancora il primo giorno di guerra, 1915, nel momento in cui presi il fucile, fabbricato dalla Safat, in dotazione a noi poveri uomini, un brivido di freddo e paura mi attraversò dai piedi ormai immobili alla testa che oramai non sapeva.</text:span></text:p>
      <text:p text:style-name="Standard"><text:span text:style-name="T2"><text:s/>cosa pensare. Avevo in mente tanti ricordi che speravo, in futuro, sarei riuscito a raccontare a mia figlia.</text:span></text:p>
      <text:p text:style-name="Standard"><text:span text:style-name="T2">Ormai quello era il mio unico motivo per continuare a lottare: rivedervi.</text:span></text:p>
      <text:p text:style-name="Standard"><text:span text:style-name="T2">Sai moglie cara, abbiamo avuto però anche una vittoria molto gloriosa che è riuscita a sollevare il morale a tutti noi soldati italiani.</text:span></text:p>
      <text:p text:style-name="Standard"><text:span text:style-name="T2">Ho saputo che l’Italia dopo la sua neutralità era riuscita a compiere <text:s/>e a fare di nascosto un misterioso patto: il patto di Londra che dichiarava l’aiuto alla triplice intesa, che si era creata nel 1907, composta dalle potenze inglesi, francesi e russe.</text:span></text:p>
      <text:p text:style-name="Standard"><text:span text:style-name="T2">Questo patto ha scatenato una spedizione punitiva da parte della triplice alleanza costituita dall’Impero tedesco e da quello Austro-Ungarico, creata nel 1882 che si sono sentiti traditi.</text:span></text:p>
      <text:p text:style-name="Standard"><text:span text:style-name="T2">Il nostro esercito è riuscito a fermare l’offensiva che voleva penetrare nella Pianura Padana e non solo, è riuscito anche a contrattaccare e a vincere questa battaglia e a conquistare la Gorizia.</text:span></text:p>
      <text:p text:style-name="Standard"><text:span text:style-name="T2">Adesso devo salutarti e augurarti un forte incoraggiamento per il tuo lavoro e per la crescita della nostra bambina Maria.</text:span></text:p>
      <text:p text:style-name="Standard"><text:span text:style-name="T2">Per favore moglie cara prega anche per me e fa che io possa tornare salvo da questo inferno.</text:span></text:p>
      <text:p text:style-name="Standard"><text:span text:style-name="T2">Soldato Marco Bianchi</text:span></text:p>
      <text:p text:style-name="P1"/>
      <text:p text:style-name="P1"/>
      <text:p text:style-name="Standard"><text:span text:style-name="T2">Viale Santa Croce, 49</text:span></text:p>
      <text:p text:style-name="Standard"><text:span text:style-name="T2">Ferrara 51048</text:span></text:p>
      <text:p text:style-name="P1"/>
      <text:p text:style-name="P1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Arial1" svg:font-family="Arial" style:font-family-generic="roman" style:font-pitch="variable"/>
    <style:font-face style:name="Cambria" svg:font-family="Cambria" style:font-family-generic="roman" style:font-pitch="variable"/>
    <style:font-face style:name="Xingkai SC Light" svg:font-family="'Xingkai SC Light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Brush Script MT Italic" svg:font-family="'Brush Script MT Italic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Xingkai SC Light1" svg:font-family="'Xingkai SC Light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it" style:country-asian="IT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mbria" fo:font-size="12pt" fo:language="it" fo:country="IT" style:font-name-asian="SimSun" style:font-size-asian="12pt" style:language-asian="it" style:country-asian="IT" style:font-name-complex="F" style:font-size-complex="12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0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Beatrice Rgazzi</meta:initial-creator>
    <dc:creator>Loredana Zanti</dc:creator>
    <meta:editing-cycles>3</meta:editing-cycles>
    <meta:creation-date>2015-05-10T05:28:00</meta:creation-date>
    <dc:date>2015-05-10T07:45:15.63</dc:date>
    <meta:editing-duration>PT1S</meta:editing-duration>
    <meta:generator>OpenOffice/4.1.1$Win32 OpenOffice.org_project/411m6$Build-9775</meta:generator>
    <meta:document-statistic meta:table-count="0" meta:image-count="0" meta:object-count="0" meta:page-count="2" meta:paragraph-count="36" meta:word-count="717" meta:character-count="421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